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20pt" style:font-size-asian="20pt" style:font-size-complex="20pt"/>
    </style:style>
    <style:style style:name="P2" style:family="paragraph" style:parent-style-name="Standard">
      <style:text-properties fo:font-size="20pt" fo:font-weight="bold" style:font-size-asian="20pt" style:font-weight-asian="bold" style:font-size-complex="20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22pt" fo:font-style="normal" fo:font-weight="bold" style:font-size-asian="22pt" style:font-style-asian="normal" style:font-weight-asian="bold" style:font-size-complex="22pt" style:font-style-complex="normal" style:font-weight-complex="bold"/>
    </style:style>
    <style:style style:name="T1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/>
      <text:p text:style-name="P3"/>
      <text:p text:style-name="P3"/>
      <text:p text:style-name="P3">DÜRR MD 555</text:p>
      <text:p text:style-name="P3"/>
      <text:p text:style-name="P1">Immer Montags in der Zeit von 12/12:30 – 14:30/15:</text:p>
      <text:p text:style-name="P1"/>
      <text:p text:style-name="P1">Reinigungsmittel für die Behandlungseinheit!</text:p>
      <text:p text:style-name="P1"/>
      <text:p text:style-name="P1">Anwendung wie Orotol, Mischverhältniss und genaue Anwendung stehen auf der Flasche. </text:p>
      <text:p text:style-name="P1"/>
      <text:p text:style-name="P1">Dürr MD 555 bitte <text:span text:style-name="T1">1 x wöchentlich</text:span> in der Mittagspause für jede Behandlungseinheit anwenden. <text:span text:style-name="T1">2-3 Std stehen lassen</text:span>, danach einmal Wasser nachsaugen bzw. Wasser im Speibecken laufen lassen. </text:p>
      <text:p text:style-name="P1"/>
      <text:p text:style-name="P2">Die Einwirkzeit beträgt 2-3 Std. </text:p>
      <text:p text:style-name="P1"/>
      <text:p text:style-name="P1">Darf nicht direkt nach dem Orotol angewendet werden, dadurch würden sich die Wirkungen des jeweiligen Mittels aufhebe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Hans-Bernd Dr. Lindemann</meta:initial-creator>
    <meta:creation-date>2023-03-02T14:01:03.77</meta:creation-date>
    <dc:date>2025-05-15T09:42:53.90</dc:date>
    <dc:creator>Hans-Bernd Lindemann</dc:creator>
    <meta:editing-duration>PT17M26S</meta:editing-duration>
    <meta:editing-cycles>3</meta:editing-cycles>
    <meta:generator>OpenOffice/4.1.15$Win32 OpenOffice.org_project/4115m2$Build-9813</meta:generator>
    <meta:document-statistic meta:table-count="0" meta:image-count="0" meta:object-count="0" meta:page-count="1" meta:paragraph-count="7" meta:word-count="77" meta:character-count="529"/>
  </office:meta>
</office:document-meta>
</file>